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5.57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4.52mm" fo:break-before="auto" style:use-optimal-row-height="tru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9.82mm" fo:break-before="auto" style:use-optimal-row-height="false"/>
    </style:style>
    <style:style style:name="ro28" style:family="table-row">
      <style:table-row-properties style:row-height="8.55mm" fo:break-before="auto" style:use-optimal-row-height="false"/>
    </style:style>
    <style:style style:name="ro29" style:family="table-row">
      <style:table-row-properties style:row-height="7.41mm" fo:break-before="auto" style:use-optimal-row-height="false"/>
    </style:style>
    <style:style style:name="ro30" style:family="table-row">
      <style:table-row-properties style:row-height="13.16mm" fo:break-before="auto" style:use-optimal-row-height="false"/>
    </style:style>
    <style:style style:name="ro31" style:family="table-row">
      <style:table-row-properties style:row-height="9.47mm" fo:break-before="auto" style:use-optimal-row-height="true"/>
    </style:style>
    <style:style style:name="ro32" style:family="table-row">
      <style:table-row-properties style:row-height="7.09mm" fo:break-before="auto" style:use-optimal-row-height="false"/>
    </style:style>
    <style:style style:name="ro33" style:family="table-row">
      <style:table-row-properties style:row-height="9.21mm" fo:break-before="auto" style:use-optimal-row-height="false"/>
    </style:style>
    <style:style style:name="ro34" style:family="table-row">
      <style:table-row-properties style:row-height="12.7mm" fo:break-before="auto" style:use-optimal-row-height="false"/>
    </style:style>
    <style:style style:name="ro35" style:family="table-row">
      <style:table-row-properties style:row-height="9.79mm" fo:break-before="auto" style:use-optimal-row-height="false"/>
    </style:style>
    <style:style style:name="ro36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6" style:family="table-cell" style:parent-style-name="Normale_20_2" style:data-style-name="N0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297" style:family="table-cell" style:parent-style-name="Default">
      <style:table-cell-properties fo:padding="0.71mm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8" table:style-name="ta1" table:print-ranges="'Entrate_ 2028'.A1:'Entrate_ 2028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8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45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5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79" office:value-type="string" calcext:value-type="string" table:number-columns-spanned="1" table:number-rows-spanned="2">
              <text:p>DENOMINAZIONE</text:p>
            </table:table-cell>
            <table:table-cell table:style-name="ce128" office:value-type="string" calcext:value-type="string" table:number-columns-spanned="2" table:number-rows-spanned="1">
              <text:p>PREVISIONI DI COMPETENZA</text:p>
            </table:table-cell>
            <table:covered-table-cell table:style-name="ce128"/>
            <table:table-cell table:style-name="ce160" office:value-type="string" calcext:value-type="string" table:number-columns-spanned="2" table:number-rows-spanned="1">
              <text:p>PREVISIONI DI CASSA</text:p>
            </table:table-cell>
            <table:covered-table-cell table:style-name="ce160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79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054000" calcext:value-type="float">
            <text:p>1.054.000,00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8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7585000" calcext:value-type="float">
            <text:p>67.5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7585000" calcext:value-type="float">
            <text:p>67.5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5992222.5" calcext:value-type="float">
            <text:p>55.992.222,5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331" calcext:value-type="float">
            <text:p>331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5992553.5" calcext:value-type="float">
            <text:p>55.992.553,5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38100" calcext:value-type="float">
            <text:p>1.938.1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611500" calcext:value-type="float">
            <text:p>611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629000" calcext:value-type="float">
            <text:p>629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1657000" calcext:value-type="float">
            <text:p>1.657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835600" calcext:value-type="float">
            <text:p>4.835.6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9919251.43" calcext:value-type="float">
            <text:p>9.919.251,43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9919251.43" calcext:value-type="float">
            <text:p>9.919.251,43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90000" calcext:value-type="float">
            <text:p>390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4" table:formula="of:=SUM([.D67:.D68])" office:value-type="float" office:value="18680000" calcext:value-type="float">
            <text:p>18.680.000,00</text:p>
          </table:table-cell>
          <table:table-cell table:style-name="ce47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57012404.93" calcext:value-type="float">
            <text:p>157.012.404,93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58066404.93" calcext:value-type="float">
            <text:p>158.066.404,93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 table:number-rows-repeated="3">
          <table:table-cell table:style-name="Default" table:number-columns-repeated="1022"/>
          <table:table-cell table:number-columns-repeated="2"/>
        </table:table-row>
        <table:table-row table:style-name="ro1" table:number-rows-repeated="32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Spese_2028" table:style-name="ta2">
        <office:forms form:automatic-focus="false" form:apply-design-mode="false"/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7">
          <table:table-cell table:style-name="ce190" table:number-columns-repeated="20"/>
          <table:table-cell table:number-columns-repeated="18"/>
          <table:table-cell table:style-name="ce190" table:number-columns-repeated="36"/>
          <table:table-cell table:number-columns-repeated="950"/>
        </table:table-row>
        <table:table-row table:style-name="ro28">
          <table:table-cell table:style-name="ce190"/>
          <table:table-cell table:style-name="ce246" office:value-type="string" calcext:value-type="string" table:number-columns-spanned="5" table:number-rows-spanned="1">
            <text:p>Dati previsionali anno 2028</text:p>
          </table:table-cell>
          <table:covered-table-cell table:number-columns-repeated="4" table:style-name="ce255"/>
          <table:table-cell table:style-name="ce190" table:number-columns-repeated="14"/>
          <table:table-cell table:number-columns-repeated="18"/>
          <table:table-cell table:style-name="ce190" table:number-columns-repeated="36"/>
          <table:table-cell table:number-columns-repeated="950"/>
        </table:table-row>
        <table:table-row table:style-name="ro29">
          <table:table-cell table:style-name="ce190"/>
          <table:table-cell table:style-name="ce190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0"/>
          <table:table-cell table:style-name="ce190" table:number-columns-repeated="11"/>
          <table:table-cell table:number-columns-repeated="18"/>
          <table:table-cell table:style-name="ce190" table:number-columns-repeated="36"/>
          <table:table-cell table:number-columns-repeated="950"/>
        </table:table-row>
        <table:table-row table:style-name="ro29">
          <table:table-cell table:style-name="ce190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0" table:number-columns-repeated="2"/>
          <table:table-cell table:style-name="ce100"/>
          <table:table-cell table:style-name="ce190" table:number-columns-repeated="2"/>
          <table:table-cell table:style-name="ce100"/>
          <table:table-cell table:style-name="ce190" table:number-columns-repeated="5"/>
          <table:table-cell table:number-columns-repeated="18"/>
          <table:table-cell table:style-name="ce190" table:number-columns-repeated="36"/>
          <table:table-cell table:number-columns-repeated="950"/>
        </table:table-row>
        <table:table-row table:style-name="ro30">
          <table:table-cell table:style-name="ce193" office:value-type="string" calcext:value-type="string" table:number-columns-spanned="2" table:number-rows-spanned="3">
            <text:p>TITOLI E MACROAGGREGATI/ MISSIONI</text:p>
          </table:table-cell>
          <table:covered-table-cell table:style-name="ce193"/>
          <table:table-cell table:style-name="ce234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4"/>
          <table:table-cell table:style-name="ce234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4"/>
          <table:table-cell table:style-name="ce118" office:value-type="string" calcext:value-type="string">
            <text:p>Ripiano disavanzo</text:p>
          </table:table-cell>
          <table:table-cell table:style-name="ce274" office:value-type="string" calcext:value-type="string" table:number-columns-spanned="3" table:number-rows-spanned="1">
            <text:p>Totale generale delle spese </text:p>
          </table:table-cell>
          <table:covered-table-cell table:style-name="ce234"/>
          <table:covered-table-cell table:style-name="ce274"/>
          <table:table-cell table:style-name="ce137"/>
          <table:table-cell table:number-columns-repeated="165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7"/>
        </table:table-row>
        <table:table-row table:style-name="ro1">
          <table:covered-table-cell table:number-columns-repeated="2" table:style-name="ce194"/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35" office:value-type="string" calcext:value-type="string" table:number-columns-spanned="1" table:number-rows-spanned="2">
            <text:p>Cassa</text:p>
          </table:table-cell>
          <table:table-cell table:style-name="ce261" office:value-type="string" calcext:value-type="string" table:number-columns-spanned="1" table:number-rows-spanned="2">
            <text:p>Competenza</text:p>
          </table:table-cell>
          <table:table-cell table:style-name="ce235" office:value-type="string" calcext:value-type="string" table:number-columns-spanned="2" table:number-rows-spanned="1">
            <text:p>Competenza</text:p>
          </table:table-cell>
          <table:covered-table-cell table:style-name="ce235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283"/>
          <table:table-cell table:number-columns-repeated="212"/>
          <table:table-cell table:style-name="ce296" table:number-columns-repeated="727"/>
          <table:table-cell table:number-columns-repeated="9"/>
        </table:table-row>
        <table:table-row table:style-name="ro31">
          <table:covered-table-cell table:number-columns-repeated="2" table:style-name="ce194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5"/>
          <table:covered-table-cell table:style-name="ce261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2"/>
          <table:table-cell table:style-name="ce139" table:number-columns-repeated="727"/>
          <table:table-cell table:number-columns-repeated="9"/>
        </table:table-row>
        <table:table-row table:style-name="ro32">
          <table:table-cell table:style-name="ce195" office:value-type="string" calcext:value-type="string" table:number-columns-spanned="2" table:number-rows-spanned="1">
            <text:p>RIPIANO DISAVANZO DELL'ESERCIZIO</text:p>
          </table:table-cell>
          <table:covered-table-cell table:style-name="ce195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2"/>
          <table:table-cell table:style-name="ce140" table:number-columns-repeated="727"/>
          <table:table-cell table:number-columns-repeated="9"/>
        </table:table-row>
        <table:table-row table:style-name="ro33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29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6051003" calcext:value-type="float">
            <text:p>6.051.003,00 </text:p>
          </table:table-cell>
          <table:table-cell table:style-name="ce106" office:value-type="float" office:value="396000" calcext:value-type="float">
            <text:p>396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811000" calcext:value-type="float">
            <text:p>1.811.000,00 </text:p>
          </table:table-cell>
          <table:table-cell table:style-name="ce106" office:value-type="float" office:value="127000" calcext:value-type="float">
            <text:p>127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83000" calcext:value-type="float">
            <text:p>483.000,00 </text:p>
          </table:table-cell>
          <table:table-cell table:style-name="ce106" office:value-type="float" office:value="35000" calcext:value-type="float">
            <text:p>35.000,00 </text:p>
          </table:table-cell>
          <table:table-cell table:style-name="ce270"/>
          <table:table-cell table:style-name="ce106" office:value-type="float" office:value="2059000" calcext:value-type="float">
            <text:p>2.059.000,00 </text:p>
          </table:table-cell>
          <table:table-cell table:style-name="ce106" office:value-type="float" office:value="132000" calcext:value-type="float">
            <text:p>132.000,00 </text:p>
          </table:table-cell>
          <table:table-cell table:style-name="ce270"/>
          <table:table-cell table:style-name="ce106" office:value-type="float" office:value="2868000" calcext:value-type="float">
            <text:p>2.868.000,00 </text:p>
          </table:table-cell>
          <table:table-cell table:style-name="ce106" office:value-type="float" office:value="227000" calcext:value-type="float">
            <text:p>227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00000" calcext:value-type="float">
            <text:p>800.000,00 </text:p>
          </table:table-cell>
          <table:table-cell table:style-name="ce106" office:value-type="float" office:value="56000" calcext:value-type="float">
            <text:p>5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64000" calcext:value-type="float">
            <text:p>164.000,00 </text:p>
          </table:table-cell>
          <table:table-cell table:style-name="ce106" office:value-type="float" office:value="17000" calcext:value-type="float">
            <text:p>17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4241003" calcext:value-type="float">
            <text:p>14.241.003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990000" calcext:value-type="float">
            <text:p>990.000,00 </text:p>
          </table:table-cell>
          <table:table-cell table:style-name="ce295"/>
          <table:table-cell table:style-name="ce141"/>
          <table:table-cell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29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779697" calcext:value-type="float">
            <text:p>779.697,00 </text:p>
          </table:table-cell>
          <table:table-cell table:style-name="ce106" office:value-type="float" office:value="25000" calcext:value-type="float">
            <text:p>25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36500" calcext:value-type="float">
            <text:p>136.500,0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3000" calcext:value-type="float">
            <text:p>33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70"/>
          <table:table-cell table:style-name="ce106" office:value-type="float" office:value="134000" calcext:value-type="float">
            <text:p>134.000,00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270"/>
          <table:table-cell table:style-name="ce106" office:value-type="float" office:value="250000" calcext:value-type="float">
            <text:p>250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8000" calcext:value-type="float">
            <text:p>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000" calcext:value-type="float">
            <text:p>46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406197" calcext:value-type="float">
            <text:p>1.406.197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64000" calcext:value-type="float">
            <text:p>64.000,00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4851781.49" calcext:value-type="float">
            <text:p>4.851.781,49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9654000" calcext:value-type="float">
            <text:p>9.65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11000" calcext:value-type="float">
            <text:p>11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" calcext:value-type="float">
            <text:p>1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449300" calcext:value-type="float">
            <text:p>449.3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6651750" calcext:value-type="float">
            <text:p>26.651.75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2200" calcext:value-type="float">
            <text:p>472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2400" calcext:value-type="float">
            <text:p>152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331" calcext:value-type="float">
            <text:p>3.331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2364162.49" calcext:value-type="float">
            <text:p>42.364.162,49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9012000" calcext:value-type="float">
            <text:p>49.01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600000" calcext:value-type="float">
            <text:p>6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213925.18" calcext:value-type="float">
            <text:p>2.213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8000" calcext:value-type="float">
            <text:p>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51867425.18" calcext:value-type="float">
            <text:p>51.867.425,18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603000" calcext:value-type="float">
            <text:p>3.603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701484" calcext:value-type="float">
            <text:p>701.484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492722" calcext:value-type="float">
            <text:p>492.72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895" calcext:value-type="float">
            <text:p>6.89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4804101" calcext:value-type="float">
            <text:p>4.804.101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62000" calcext:value-type="float">
            <text:p>6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1067500" calcext:value-type="float">
            <text:p>1.067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487000" calcext:value-type="float">
            <text:p>48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7000" calcext:value-type="float">
            <text:p>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41000" calcext:value-type="float">
            <text:p>14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40000" calcext:value-type="float">
            <text:p>24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6000" calcext:value-type="float">
            <text:p>7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8000" calcext:value-type="float">
            <text:p>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686612.45" calcext:value-type="float">
            <text:p>2.686.612,4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4753112.45" calcext:value-type="float">
            <text:p>4.753.112,4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2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5426981.49" calcext:value-type="float">
            <text:p>65.426.981,49 </text:p>
          </table:table-cell>
          <table:table-cell table:style-name="ce107" table:formula="of:=SUM([.D10:.D19])" office:value-type="float" office:value="421000" calcext:value-type="float">
            <text:p>421.0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389984" calcext:value-type="float">
            <text:p>13.389.984,00 </text:p>
          </table:table-cell>
          <table:table-cell table:style-name="ce107" table:formula="of:=SUM([.M10:.M19])" office:value-type="float" office:value="137000" calcext:value-type="float">
            <text:p>137.000,00 </text:p>
          </table:table-cell>
          <table:table-cell table:style-name="ce270"/>
          <table:table-cell table:style-name="ce107" table:formula="of:=SUM([.O10:.O19])" office:value-type="float" office:value="121000" calcext:value-type="float">
            <text:p>121.0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54400" calcext:value-type="float">
            <text:p>554.400,00 </text:p>
          </table:table-cell>
          <table:table-cell table:style-name="ce107" table:formula="of:=SUM([.Y10:.Y19])" office:value-type="float" office:value="37000" calcext:value-type="float">
            <text:p>37.000,00 </text:p>
          </table:table-cell>
          <table:table-cell table:style-name="ce270"/>
          <table:table-cell table:style-name="ce107" table:formula="of:=SUM([.AA10:.AA19])" office:value-type="float" office:value="4997225.18" calcext:value-type="float">
            <text:p>4.997.225,18 </text:p>
          </table:table-cell>
          <table:table-cell table:style-name="ce107" table:formula="of:=SUM([.AB10:.AB19])" office:value-type="float" office:value="141000" calcext:value-type="float">
            <text:p>141.000,00 </text:p>
          </table:table-cell>
          <table:table-cell table:style-name="ce270"/>
          <table:table-cell table:style-name="ce107" table:formula="of:=SUM([.AD10:.AD19])" office:value-type="float" office:value="30510472" calcext:value-type="float">
            <text:p>30.510.472,00 </text:p>
          </table:table-cell>
          <table:table-cell table:style-name="ce107" table:formula="of:=SUM([.AE10:.AE19])" office:value-type="float" office:value="240000" calcext:value-type="float">
            <text:p>240.000,00 </text:p>
          </table:table-cell>
          <table:table-cell table:style-name="ce270"/>
          <table:table-cell table:style-name="ce107" table:formula="of:=SUM([.AG10:.AG19])" office:value-type="float" office:value="40500" calcext:value-type="float">
            <text:p>40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502095" calcext:value-type="float">
            <text:p>502.095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074400" calcext:value-type="float">
            <text:p>1.074.400,00 </text:p>
          </table:table-cell>
          <table:table-cell table:style-name="ce107" table:formula="of:=SUM([.AW10:.AW19])" office:value-type="float" office:value="60000" calcext:value-type="float">
            <text:p>60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194331" calcext:value-type="float">
            <text:p>194.331,00 </text:p>
          </table:table-cell>
          <table:table-cell table:style-name="ce107" table:formula="of:=SUM([.BF10:.BF19])" office:value-type="float" office:value="18000" calcext:value-type="float">
            <text:p>18.000,00 </text:p>
          </table:table-cell>
          <table:table-cell table:style-name="ce270"/>
          <table:table-cell table:style-name="ce107" table:formula="of:=SUM([.BH10:.BH19])" office:value-type="float" office:value="2686612.45" calcext:value-type="float">
            <text:p>2.686.612,4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9498001.12" calcext:value-type="float">
            <text:p>119.498.001,12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054000" calcext:value-type="float">
            <text:p>1.054.000,00 </text:p>
          </table:table-cell>
          <table:table-cell table:style-name="ce270"/>
          <table:table-cell table:style-name="ce142"/>
          <table:table-cell/>
          <table:table-cell table:style-name="ce297"/>
          <table:table-cell table:style-name="ce143"/>
          <table:table-cell table:number-columns-repeated="209"/>
          <table:table-cell table:style-name="ce142" table:number-columns-repeated="727"/>
          <table:table-cell table:number-columns-repeated="9"/>
        </table:table-row>
        <table:table-row table:style-name="ro33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228000" calcext:value-type="float">
            <text:p>22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275000" calcext:value-type="float">
            <text:p>3.27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2421039.49" calcext:value-type="float">
            <text:p>12.421.039,49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168.32" calcext:value-type="float">
            <text:p>3.168,3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15927207.81" calcext:value-type="float">
            <text:p>15.927.207,81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29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32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228000" calcext:value-type="float">
            <text:p>22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3275000" calcext:value-type="float">
            <text:p>3.275.0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0" calcext:value-type="float">
            <text:p>-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12421039.49" calcext:value-type="float">
            <text:p>12.421.039,49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3168.32" calcext:value-type="float">
            <text:p>3.168,32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15927207.81" calcext:value-type="float">
            <text:p>15.927.207,81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3"/>
          <table:table-cell table:style-name="ce143"/>
          <table:table-cell table:number-columns-repeated="945"/>
        </table:table-row>
        <table:table-row table:style-name="ro34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300000" calcext:value-type="float">
            <text:p>1.3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29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29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29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32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300000" calcext:value-type="float">
            <text:p>1.3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2"/>
          <table:table-cell table:style-name="ce297"/>
          <table:table-cell table:number-columns-repeated="946"/>
        </table:table-row>
        <table:table-row table:style-name="ro33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9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312340" calcext:value-type="float">
            <text:p>312.34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312340" calcext:value-type="float">
            <text:p>312.340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61196" calcext:value-type="float">
            <text:p>2.661.196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61196" calcext:value-type="float">
            <text:p>2.661.196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2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2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5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6954981.49" calcext:value-type="float">
            <text:p>66.954.981,49 </text:p>
          </table:table-cell>
          <table:table-cell table:style-name="ce110" table:formula="of:=[.D47]+[.D43]+[.D40]+[.D33]+[.D27]+[.D20]" office:value-type="float" office:value="421000" calcext:value-type="float">
            <text:p>421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6664984" calcext:value-type="float">
            <text:p>16.664.984,00 </text:p>
          </table:table-cell>
          <table:table-cell table:style-name="ce110" table:formula="of:=[.M47]+[.M43]+[.M40]+[.M33]+[.M27]+[.M20]" office:value-type="float" office:value="137000" calcext:value-type="float">
            <text:p>137.000,00 </text:p>
          </table:table-cell>
          <table:table-cell table:style-name="ce273"/>
          <table:table-cell table:style-name="ce110" table:formula="of:=[.O47]+[.O43]+[.O40]+[.O33]+[.O27]+[.O20]" office:value-type="float" office:value="121000" calcext:value-type="float">
            <text:p>121.0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54400" calcext:value-type="float">
            <text:p>554.400,00 </text:p>
          </table:table-cell>
          <table:table-cell table:style-name="ce110" table:formula="of:=[.Y47]+[.Y43]+[.Y40]+[.Y33]+[.Y27]+[.Y20]" office:value-type="float" office:value="37000" calcext:value-type="float">
            <text:p>37.000,00 </text:p>
          </table:table-cell>
          <table:table-cell table:style-name="ce273"/>
          <table:table-cell table:style-name="ce110" table:formula="of:=[.AA47]+[.AA43]+[.AA40]+[.AA33]+[.AA27]+[.AA20]" office:value-type="float" office:value="4997225.18" calcext:value-type="float">
            <text:p>4.997.225,18 </text:p>
          </table:table-cell>
          <table:table-cell table:style-name="ce110" table:formula="of:=[.AB47]+[.AB43]+[.AB40]+[.AB33]+[.AB27]+[.AB20]" office:value-type="float" office:value="141000" calcext:value-type="float">
            <text:p>141.000,00 </text:p>
          </table:table-cell>
          <table:table-cell table:style-name="ce273"/>
          <table:table-cell table:style-name="ce110" table:formula="of:=[.AD47]+[.AD43]+[.AD40]+[.AD33]+[.AD27]+[.AD20]" office:value-type="float" office:value="42931511.49" calcext:value-type="float">
            <text:p>42.931.511,49 </text:p>
          </table:table-cell>
          <table:table-cell table:style-name="ce110" table:formula="of:=[.AE47]+[.AE43]+[.AE40]+[.AE33]+[.AE27]+[.AE20]" office:value-type="float" office:value="240000" calcext:value-type="float">
            <text:p>240.000,00 </text:p>
          </table:table-cell>
          <table:table-cell table:style-name="ce273"/>
          <table:table-cell table:style-name="ce110" table:formula="of:=[.AG47]+[.AG43]+[.AG40]+[.AG33]+[.AG27]+[.AG20]" office:value-type="float" office:value="40500" calcext:value-type="float">
            <text:p>40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502095" calcext:value-type="float">
            <text:p>502.095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077568.32" calcext:value-type="float">
            <text:p>1.077.568,32 </text:p>
          </table:table-cell>
          <table:table-cell table:style-name="ce110" table:formula="of:=[.AW47]+[.AW43]+[.AW40]+[.AW33]+[.AW27]+[.AW20]" office:value-type="float" office:value="60000" calcext:value-type="float">
            <text:p>60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194331" calcext:value-type="float">
            <text:p>194.331,00 </text:p>
          </table:table-cell>
          <table:table-cell table:style-name="ce110" table:formula="of:=[.BF47]+[.BF43]+[.BF40]+[.BF33]+[.BF27]+[.BF20]" office:value-type="float" office:value="18000" calcext:value-type="float">
            <text:p>18.000,00 </text:p>
          </table:table-cell>
          <table:table-cell table:style-name="ce273"/>
          <table:table-cell table:style-name="ce110" table:formula="of:=[.BH47]+[.BH43]+[.BH40]+[.BH33]+[.BH27]+[.BH20]" office:value-type="float" office:value="2686612.45" calcext:value-type="float">
            <text:p>2.686.612,4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61196" calcext:value-type="float">
            <text:p>2.661.196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58066404.93" calcext:value-type="float">
            <text:p>158.066.404,93 </text:p>
          </table:table-cell>
          <table:table-cell table:style-name="ce110" table:formula="of:=[.BV47]+[.BV43]+[.BV40]+[.BV33]+[.BV27]+[.BV20]" office:value-type="float" office:value="1054000" calcext:value-type="float">
            <text:p>1.054.000,00 </text:p>
          </table:table-cell>
          <table:table-cell table:style-name="ce273"/>
          <table:table-cell table:number-columns-repeated="949"/>
        </table:table-row>
        <table:table-row table:style-name="ro36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0"/>
          <table:table-cell table:style-name="ce87" table:number-columns-repeated="2"/>
          <table:table-cell table:number-columns-repeated="950"/>
        </table:table-row>
        <table:table-row table:style-name="ro13">
          <table:table-cell table:number-columns-repeated="72"/>
          <table:table-cell table:style-name="ce276"/>
          <table:table-cell table:number-columns-repeated="951"/>
        </table:table-row>
        <table:table-row table:style-name="ro13" table:number-rows-repeated="1048525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>
        <table:named-expression table:name="Excel_BuiltIn_Print_Area" table:base-cell-address="$'Entrate_ 2028'.$A$1" table:expression="$#RIF!.$A$1:$BW$48"/>
        <table:named-range table:name="Excel_BuiltIn_Print_Titles" table:base-cell-address="$'Entrate_ 2028'.$A$1" table:cell-range-address="$'Entrate_ 2028'.$A$8:.$AMJ$9" table:range-usable-as="repeat-column repeat-row"/>
        <table:named-expression table:name="Excel_BuiltIn_Print_Titles 1" table:base-cell-address="$'Entrate_ 2028'.$A$1" table:expression="($#RIF!.$A$1:$B$1048576~$#RIF!.$A$5:$AMH$8))))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4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45P2" style:volatile="true">
      <loext:text> </loext:text>
      <loext:fill-character> </loext:fill-character>
      <number:text>-</number:text>
      <number:number number:decimal-places="0" loext:min-decimal-places="0" number:min-integer-digits="2"/>
      <number:text>   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4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47P2" style:volatile="true">
      <loext:text> </loext:text>
      <loext:fill-character> </loext:fill-character>
      <number:text>-</number:text>
      <number:number number:decimal-places="0" loext:min-decimal-places="0" number:min-integer-digits="2"/>
      <number:text> € </number:text>
    </number:number-style>
    <number:text-style style:name="N247">
      <number:text> </number:text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time-style style:name="N248">
      <number:minutes number:style="long"/>
      <number:text>:</number:text>
      <number:seconds number:style="long"/>
    </number:time-style>
    <number:time-style style:name="N2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50">
      <number:minutes number:style="long"/>
      <number:text>:</number:text>
      <number:seconds number:style="long" number:decimal-places="1"/>
    </number:time-style>
    <number:number-style style:name="N2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52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52P2" style:volatile="true">
      <loext:text> $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5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54P2" style:volatile="true">
      <loext:text> 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254">
      <number:text> </number:text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fo:padding="0.71mm" style:rotation-align="none"/>
      <style:text-properties style:use-window-font-color="true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7">
      <style:page-layout-properties fo:page-width="297mm" fo:page-height="210.01mm" style:num-format="1" style:print-orientation="landscape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0" style:display-name="PageStyle_Amm_Trasp_S 10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1" style:display-name="PageStyle_Amm_Trasp_S 10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2" style:display-name="PageStyle_Amm_Trasp_S 10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3" style:display-name="PageStyle_Amm_Trasp_S 10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4" style:display-name="PageStyle_Amm_Trasp_S 10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5" style:display-name="PageStyle_Amm_Trasp_S 10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6" style:display-name="PageStyle_Amm_Trasp_S 10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7" style:display-name="PageStyle_Amm_Trasp_S 10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8" style:display-name="PageStyle_Amm_Trasp_S 10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9" style:display-name="PageStyle_Amm_Trasp_S 10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0" style:display-name="PageStyle_Amm_Trasp_S 110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6-01-19T16:01:15.053000000</dc:date>
    <meta:editing-cycles>204</meta:editing-cycles>
    <meta:editing-duration>P1DT2M43S</meta:editing-duration>
    <meta:generator>LibreOffice/5.4.4.2$Windows_X86_64 LibreOffice_project/2524958677847fb3bb44820e40380acbe820f960</meta:generator>
    <meta:document-statistic meta:table-count="2" meta:cell-count="1550" meta:object-count="2"/>
  </office:meta>
</office:document-meta>
</file>